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иков-и-студентов-колледжей-приглашают-принять-участие-в-чемпионате-по-soft-skills"/>Школьников и студентов колледжей приглашают принять участие в чемпионате по Soft Skills<text:bookmark-end text:name="школьников-и-студентов-колледжей-приглашают-принять-участие-в-чемпионате-по-soft-skills"/></text:h>
      <text:p text:style-name="First_20_paragraph">03.11.2020</text:p>
      <text:p text:style-name="Text_20_body">В Москве пройдет онлайн-чемпионат по триатлону лидерских компетенций Soft Skills 2035. Поучаствовать в нем могут ученики с восьмого по 11-й класс, а также студенты колледжей.</text:p>
      <text:p text:style-name="Text_20_body">Во время соревнований они продемонстрируют уровень владения надпрофессиональными («мягкими») навыками, которые востребованы в любой профессиональной сфере. На специальных мастер-классах они получат практические советы для построения успешной карьеры в будущем. В состав экспертной комиссии, которая будет оценивать результаты испытаний, входят представители ведущих российских компаний, образовательных и общественных организаций, рекрутинговых агентств.</text:p>
      <text:p text:style-name="Text_20_body">Сам чемпионат состоит из трех этапов. Первый отборочный тур начнется 21 октября, а завершится 31 декабря. Ребятам предложат решить кейсы soft skills. Они будут посвящены креативности, коммуникации, критическому мышлению и коллаборации (ключевые навыки 4К-компетенций).</text:p>
      <text:p text:style-name="Text_20_body">Участников, которые пройдут во второй тур (он состоится с 8 по 28 февраля), ждет профориентационный игровой онлайн-турнир «Мегаполис-2035. Вызовы будущего». Там члены жюри будут оценивать навыки командной работы.</text:p>
      <text:p text:style-name="Text_20_body">Третий этап соревнований пройдет с 10 по 21 марта. У конкурсантов будет профессиональное блиц-интервью с потенциальным работодателем — представителем столичной компании.</text:p>
      <text:p text:style-name="Text_20_body"><text:line-break/></text:p>
      <text:p text:style-name="Text_20_body">Адрес страницы: <text:a xlink:type="simple" xlink:href="http://uprava-kapotnya.mos.ru/presscenter/news/detail/9387210.html" office:name=""><text:span text:style-name="Definition">http://uprava-kapotnya.mos.ru/presscenter/news/detail/9387210.html</text:span></text:a></text:p>
      <text:p text:style-name="Text_20_body"><text:a xlink:type="simple" xlink:href="http://uprava-kapotnya.mos.ru" office:name=""><text:span text:style-name="Definition">Управа района Капотня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8T06:39:03Z</meta:creation-date>
    <dc:date>2025-01-08T06:39:03Z</dc:date>
  </office:meta>
</office:document-meta>
</file>