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новаторы-примут-участие-в-форуме-foodtech-еда-настоящего-в-москве"/>Столичные новаторы примут участие в форуме «FoodTech: еда настоящего» в Москве<text:bookmark-end text:name="столичные-новаторы-примут-участие-в-форуме-foodtech-еда-настоящего-в-москве"/></text:h>
      <text:p text:style-name="First_20_paragraph">19.10.2021</text:p>
      <text:p text:style-name="Text_20_body"><text:span text:style-name="T1">Москва готовится к проведению городского отраслевого форума «FoodTech: еда настоящего». Мероприятие пройдет 20 октября в Цифровом деловом пространстве. Участники форума познакомятся с существующими на современном рынке пищевой промышленности запросами на новые технологические решения, а также смогут найти себе потенциальных заказчиков. Произойдет это в ходе панельных дискуссий, на которых представители крупных корпораций расскажут о своих новинках и потребностях, а разработчики — представят свои проекты.</text:span></text:p>
      <text:p text:style-name="Text_20_body">«Цифровые технологии сегодня интегрируются во все этапы производства — от создания продуктов питания в фермерских хозяйствах до работы с отходами. Объем инвестиций в мировой фудтех-рынок в первом полугодии 2021 года вырос более чем в 1,5 раза по сравнению с аналогичным периодом прошлого года. Эта тенденция наблюдается и в России», — прокомментировал глава Департамента предпринимательства и инновационного развития Алексей Фурсин.</text:p>
      <text:p text:style-name="Text_20_body">На пленарной сессии представители органов власти, лидеры рынка и начинающие предприниматели обсудят актуальные вопросы и ключевые перспективы развития фудтех-отрасли. Ключевым мероприятием форума станет выставка инновационных решений в сфере приготовления и доставки еды, на которой можно будет познакомиться с уникальными разработками в этой области и продегустировать необычные продукты и напитки.</text:p>
      <text:p text:style-name="Text_20_body">Зарегистрироваться для участия в форуме можно на <text:a xlink:type="simple" xlink:href="https://foodforum.innoagency.ru/?utm_source=aim&amp;utm_medium=main" office:name=""><text:span text:style-name="Definition">сайте</text:span></text:a> Агентства инноваций Москвы.</text:p>
      <text:p text:style-name="Text_20_body"><text:line-break/></text:p>
      <text:p text:style-name="Text_20_body">Адрес страницы: <text:a xlink:type="simple" xlink:href="http://uprava-kapotnya.mos.ru/presscenter/news/detail/823545.html" office:name=""><text:span text:style-name="Definition">http://uprava-kapotnya.mos.ru/presscenter/news/detail/823545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2T22:56:11Z</meta:creation-date>
    <dc:date>2025-04-02T22:56:11Z</dc:date>
  </office:meta>
</office:document-meta>
</file>