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школе-в-капотне-провели-научные-часы"/>В школе в Капотне провели «научные часы»<text:bookmark-end text:name="в-школе-в-капотне-провели-научные-часы"/></text:h>
      <text:p text:style-name="First_20_paragraph">14.02.2023</text:p>
      <text:p text:style-name="Text_20_body"><text:span text:style-name="T1">Ученики школы в Капотне стали участниками «научных часов» – уроков, которые подготовили ко Дню российской науки. Занятия провели в том числе в видеоформате. Об этом рассказали в учебном заведении.</text:span></text:p>
      <text:p text:style-name="Text_20_body">— В честь Дня российской науки, который праздновали на этой неделе, педагоги «Кузнецкого» корпуса провели для учеников «научные часы» – уроки, посвященные истории, становлению, развитию и достижениям отечественной научной мысли. В корпусе «Боровицкий» организовали для школьников кинолекторий «Наука России: история и достижения», — рассказали в школе в Капотне.</text:p>
      <text:p text:style-name="Text_20_body">Сообщается, что в рамках уроков ребята смогли узнать имена выдающихся российских ученых и смогли познакомиться с их открытиями, которые изменили мир.</text:p>
      <text:p text:style-name="Text_20_body">Также День российской науки школьники из Капотни отметили в компании лучших учёных страны. На прошлой неделе в павильоне «Заповедное посольство» парка «Зарядье» они приняли участие в двух лекториях – «Наука» и «Образование».</text:p>
      <text:p text:style-name="Text_20_body"><text:line-break/></text:p>
      <text:p text:style-name="Text_20_body">Адрес страницы: <text:a xlink:type="simple" xlink:href="http://uprava-kapotnya.mos.ru/presscenter/news/detail/11408498.html" office:name=""><text:span text:style-name="Definition">http://uprava-kapotnya.mos.ru/presscenter/news/detail/11408498.html</text:span></text:a></text:p>
      <text:p text:style-name="Text_20_body"><text:a xlink:type="simple" xlink:href="http://uprava-kapotnya.mos.ru" office:name=""><text:span text:style-name="Definition">Управа района Капотня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01:06:13Z</meta:creation-date>
    <dc:date>2023-07-20T01:06:13Z</dc:date>
  </office:meta>
</office:document-meta>
</file>