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формационно-методические-материалы"/>Информационно-методические материалы<text:bookmark-end text:name="информационно-методические-материалы"/></text:h>
      <text:p text:style-name="First_20_paragraph">06.04.2022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uprava-kapotnya.mos.ru/presscenter/news/detail/10733120.html" office:name=""><text:span text:style-name="Definition">http://uprava-kapotnya.mos.ru/presscenter/news/detail/10733120.html</text:span></text:a></text:p>
      <text:p text:style-name="Text_20_body"><text:a xlink:type="simple" xlink:href="http://uprava-kapotnya.mos.ru" office:name=""><text:span text:style-name="Definition">Управа района Капотня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3T12:03:02Z</meta:creation-date>
    <dc:date>2023-07-03T12:03:02Z</dc:date>
  </office:meta>
</office:document-meta>
</file>