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ая-художница-из-капотни-заняла-первое-место-в-онлайн-конкурсе"/>Юная художница из Капотни заняла первое место в онлайн-конкурсе<text:bookmark-end text:name="юная-художница-из-капотни-заняла-первое-место-в-онлайн-конкурсе"/></text:h>
      <text:p text:style-name="First_20_paragraph">29.10.2021</text:p>
      <text:p text:style-name="Text_20_body"><text:span text:style-name="T1">Открытый виртуальный конкурс для юных художников и фотографов «Мир животных» проводил центр детского творчества «Свиблово». Его результаты были оглашены на днях, победа во второй категории среди учеников начальной школы досталась Екатерине Жур из Капотни.</text:span></text:p>
      <text:p text:style-name="Text_20_body">Рисунок капотненской ученицы набрал порядка 15 отметок «Мне нравится» от пользователей сети ВКонтакте и занял первое место. Екатерина изобразила пятнистого оленя на лесной полянке, покрытой цветами. Проявить свое художественное мастерство ей помогли занятия у педагога «Школы в Капотне» Галины Бражник.</text:p>
      <text:p text:style-name="Text_20_body">Как рассказали организаторы, всего в конкурсе приняли участие 93 школьника из Москвы, приславшие свои работы. Награды победителям и сертификаты за участие будут выданы юным художникам и фотографам после окончания школьных каникул.</text:p>
      <text:p text:style-name="Text_20_body"><text:line-break/></text:p>
      <text:p text:style-name="Text_20_body">Адрес страницы: <text:a xlink:type="simple" xlink:href="http://uprava-kapotnya.mos.ru/presscenter/news/detail/10362511.html" office:name=""><text:span text:style-name="Definition">http://uprava-kapotnya.mos.ru/presscenter/news/detail/10362511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4T23:28:13Z</meta:creation-date>
    <dc:date>2023-11-14T23:28:13Z</dc:date>
  </office:meta>
</office:document-meta>
</file>