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рец-культуры-капотня-временно-приостановил-работу-кружков-и-секций"/>Дворец культуры «Капотня» временно приостановил работу кружков и секций<text:bookmark-end text:name="дворец-культуры-капотня-временно-приостановил-работу-кружков-и-секций"/></text:h>
      <text:p text:style-name="First_20_paragraph">29.10.2021</text:p>
      <text:p text:style-name="Text_20_body"><text:span text:style-name="T1">На период нерабочих дней дворец культуры в Капотне приостановит свою работу. Посетители не смогут посещать секции и кружки, а также присутствовать на массовых мероприятиях. Как сообщили работники культурного учреждения, данная мера направлена на снижение социальных контактов и уменьшение количества заболевших коронавирусом в городе.</text:span></text:p>
      <text:p text:style-name="Text_20_body">— Дворец культуры «Капотня» временно приостанавливает свою работу с 28 октября по 7 ноября: закрыт доступ для посетителей и работников учреждения, отменено проведение досуговых, развлекательных, зрелищных мероприятий, — рассказали сотрудники дворца, добавив, что очное посещение культурно-досуговых секций тоже будет невозможно.</text:p>
      <text:p text:style-name="Text_20_body">Сотрудники ДК пояснили, что приостановить деятельность им было поручено указом мэра Москвы от 21 октября 2021 г. № 62-УМ. Из-за пика заболеваемости коронавирусом в Москве отменены культурно-массовые мероприятия, закрыты кинотеатры, библиотеки и дворцы культуры. Ряд музеев продолжают принимать посетителей, но только по куар-кодам и при наличии паспорта. Для посещения в районе Капотня также на период ноябрьских ограничений.</text:p>
      <text:p text:style-name="Text_20_body"><text:line-break/></text:p>
      <text:p text:style-name="Text_20_body">Адрес страницы: <text:a xlink:type="simple" xlink:href="http://uprava-kapotnya.mos.ru/presscenter/news/detail/10362423.html" office:name=""><text:span text:style-name="Definition">http://uprava-kapotnya.mos.ru/presscenter/news/detail/10362423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6T09:26:13Z</meta:creation-date>
    <dc:date>2024-06-06T09:26:13Z</dc:date>
  </office:meta>
</office:document-meta>
</file>