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цы-школы-гимнастики-из-дк-капотня-собрали-урожай-золотых-наград"/>Воспитанницы школы гимнастики из ДК «Капотня» собрали урожай золотых наград<text:bookmark-end text:name="воспитанницы-школы-гимнастики-из-дк-капотня-собрали-урожай-золотых-наград"/></text:h>
      <text:p text:style-name="First_20_paragraph">28.10.2021</text:p>
      <text:p text:style-name="Text_20_body"><text:line-break/><text:span text:style-name="T1">Художественные гимнастки, которые занимаются во дворце культуры «Капотня», успешно выступили на открытом турнире «Diamond Сup». Им удалось завоевать сразу четырнадцать золотых наград. Информацией об этом поделился спортклуб Александры Ермаковой.</text:span></text:p>
      <text:p text:style-name="Text_20_body">— Наши гимнастки приняли участие в открытом турнире «Diamond Cup» и привезли оттуда 14 золотых медалей, 5 серебряных и одну бронзовую награду. Поздравляем девочек и их тренера Анастасию Тимонину. Дальше больше! – отмечается в сообщении спортклуба.</text:p>
      <text:p text:style-name="Text_20_body">Анастасия Тимонина – мастер спорта по художественной гимнастике. Сейчас призерка всероссийских соревнований занимается с юными гимнастками в ДК «Капотня». В ходе занятий художественной гимнастикой всесторонне совершенствуются физические способности детей, вырабатывается дисциплина и укрепляется здоровье.</text:p>
      <text:p text:style-name="Text_20_body"><text:line-break/></text:p>
      <text:p text:style-name="Text_20_body">Адрес страницы: <text:a xlink:type="simple" xlink:href="http://uprava-kapotnya.mos.ru/presscenter/news/detail/10360490.html" office:name=""><text:span text:style-name="Definition">http://uprava-kapotnya.mos.ru/presscenter/news/detail/1036049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5T03:52:20Z</meta:creation-date>
    <dc:date>2024-05-15T03:52:20Z</dc:date>
  </office:meta>
</office:document-meta>
</file>