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чередные-мастер-классы-по-запуску-и-развитию-бизнеса-пройдут-в-москве-онлайн"/>Очередные мастер-классы по запуску и развитию бизнеса пройдут в Москве онлайн<text:bookmark-end text:name="очередные-мастер-классы-по-запуску-и-развитию-бизнеса-пройдут-в-москве-онлайн"/></text:h>
      <text:p text:style-name="First_20_paragraph">28.10.2021</text:p>
      <text:p text:style-name="Text_20_body"><text:line-break/><text:span text:style-name="T1">Новая серия мастер-классов по актуальным вопросам развития бизнеса, организованная Агентством инноваций Москвы, пройдет в столице. Все мероприятия проведут в онлайн-формате, первое из них состоится уже 28 октября. Приглашенные эксперты расскажут об урегулировании конфликтов с партнерами по бизнесу, запуске прибыльных рекламных кампаний в интернете и о других важных для предпринимателя моментах ведения дела. Участие в мастер-классах бесплатное, но необходима предварительная </text:span><text:a xlink:type="simple" xlink:href="https://redhub.moscow/events/" office:name=""><text:span text:style-name="Definition"><text:span text:style-name="T1">регистрация</text:span></text:span></text:a><text:span text:style-name="T1">.</text:span></text:p>
      <text:p text:style-name="Text_20_body">«Объявленные нерабочими дни можно использовать для развития своих бизнес-компетенций. Все, кому интересны вопросы успешного запуска и развития своего дела, смогут в безопасном онлайн-формате освоить основы интернет-маркетинга, нюансы поиска сооснователей в стартап и правильного взаимодействия с ними<text:span text:style-name="T2">»</text:span>, — отметил глава Департамента предпринимательства и инновационного развития Москвы Алексей Фурсин.</text:p>
      <text:p text:style-name="Text_20_body">Уточняется, мастер-классы будут полезны начинающим и действующим предпринимателям, стартаперам, маркетологам, а также руководителям отдела продаж.</text:p>
      <text:p text:style-name="Text_20_body">28 октября с 19:00 до 21:00 пройдет онлайн-мастер-класс «Performance-маркетинг для тех, кто считает деньги». Слушателям расскажут, как определить для своей компании рекламные каналы, способные увеличить прибыль и масштабировать бизнес, как запустить performance-маркетинг, а также избежать ошибок в этих вопросах, из-за которых можно потерять несколько сотен тысяч рублей. Спикером выступит предприниматель и маркетинг-стратег в RinartDigital Ринат Керимов.</text:p>
      <text:p text:style-name="Text_20_body">1 ноября с 11:00 до 13:00 все желающие смогут подключиться к мастер-классу «Как предотвратить конфликты сооснователей бизнеса». Старший юрист адвокатского бюро «КИАП», медиатор, архитектор бизнес-партнерств Кирилл Коршунов расскажет о том, как фиксировать договоренности по достижению общих целей в партнерском соглашении. Участники разберут вопросы подготовки необходимых в таких случаях документов — устава, договора купли-продажи доли, договора конвертируемого займа и опциона, то есть контракта на право купить или продать определенный актив по оговоренной цене.</text:p>
      <text:p text:style-name="Text_20_body">2 ноября с 18:00 до 20:00 состоится мастер-класс «Как найти кофаундера в стартап», посвященный одной из самых сложных задач для начинающих предпринимателей. На мастер-классе опытный стартап-консультант, управляющая портфелем фонда The Untitled ventures Ирина Яшина расскажет о том, как собрать вокруг себя надежных сооснователей, справедливо распределить доли между ними и обезопасить себя в случае прекращения сотрудничества.</text:p>
      <text:p text:style-name="Text_20_body"><text:line-break/></text:p>
      <text:p text:style-name="Text_20_body">Адрес страницы: <text:a xlink:type="simple" xlink:href="http://uprava-kapotnya.mos.ru/presscenter/news/detail/10360254.html" office:name=""><text:span text:style-name="Definition">http://uprava-kapotnya.mos.ru/presscenter/news/detail/10360254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2T09:43:31Z</meta:creation-date>
    <dc:date>2024-10-02T09:43:31Z</dc:date>
  </office:meta>
</office:document-meta>
</file>