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м-студийцам-расскажут-о-работе-кружков-во-дворце-культуры-капотня"/>Новым студийцам расскажут о работе кружков во дворце культуры «Капотня»<text:bookmark-end text:name="новым-студийцам-расскажут-о-работе-кружков-во-дворце-культуры-капотня"/></text:h>
      <text:p text:style-name="First_20_paragraph">27.10.2021</text:p>
      <text:p text:style-name="Text_20_body"><text:line-break/><text:span text:style-name="T1">В ДК «Капотня» 27 октября пройдет мероприятие для новых студийцев – участников кружков, которые начали заниматься творчеством в этом году. Им расскажут о деятельности досуговых объединений и подарят сувениры на память.</text:span></text:p>
      <text:p text:style-name="Text_20_body">— Мы с теплом поприветствуем новых студийцев, подарим им памятные сувениры. Директор дворца культуры Татьяна Зоря скажет добрые напутственные слова. Начало мероприятия – в 18:00. Вход на него будет строго по пригласительным, — сообщили сотрудники дворца культуры.</text:p>
      <text:p text:style-name="Text_20_body">Мероприятие в связи с ограничительными мерами из-за коронавируса пройдет для ограниченного круга лиц. Получившие приглашения на свое имя участники должны будут соблюдать социальную дистанцию и быть в масках. Завершит посвящение в творчество насыщенная концертная программа в обновленном зрительном зале дворца культуры.</text:p>
      <text:p text:style-name="Text_20_body"><text:line-break/></text:p>
      <text:p text:style-name="Text_20_body">Адрес страницы: <text:a xlink:type="simple" xlink:href="http://uprava-kapotnya.mos.ru/presscenter/news/detail/10356912.html" office:name=""><text:span text:style-name="Definition">http://uprava-kapotnya.mos.ru/presscenter/news/detail/10356912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4T23:16:39Z</meta:creation-date>
    <dc:date>2023-11-14T23:16:39Z</dc:date>
  </office:meta>
</office:document-meta>
</file>