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портсмены-из-капотни-стали-призерами-турнира-по-каратэ"/>Спортсмены из Капотни стали призерами турнира по каратэ<text:bookmark-end text:name="спортсмены-из-капотни-стали-призерами-турнира-по-каратэ"/></text:h>
      <text:p text:style-name="First_20_paragraph">27.10.2021</text:p>
      <text:p text:style-name="Text_20_body"><text:line-break/><text:span text:style-name="T1">Первенство Раменского района по контактному каратэ прошло на днях с участием спортсменов из Капотни. Воспитанникам спортклуба «Чемпион» удалось занять первые места в дивизионе желтых поясов и старших спортсменов.</text:span></text:p>
      <text:p text:style-name="Text_20_body">Турнир был разделен на три дивизиона по уровню подготовки каратистов, чтобы обеспечить максимально равные конкурентные условия всем участникам. Капотненские спортсмены достойно выступили в дивизионе желтых поясов взяв сразу пять наград.</text:p>
      <text:p text:style-name="Text_20_body">- Золото завоевали Иван Денисов и Андрей Понуровский, — рассказал тренер спортсменов Владимир Цой.</text:p>
      <text:p text:style-name="Text_20_body">В дивизионе старших спортсменов каратисты из Капотни продемонстрировали высокие морально-волевые качества, характер и технические навыки, что позволило им завоевать одно золото и три бронзы. Владимир Цой особенно выделил успешное выступление Арсения Лавернье. Победитель престижного Кубка Евразии 2021 в категории до 70кг уверенно взял золото и в Раменском.</text:p>
      <text:p text:style-name="Text_20_body">Из десяти заявленных на турнир спортсменов из Капотни, трое стали золотыми медалистами, двое получили серебряные награды, а три каратиста завоевали бронзу. Всего в турнире приняли участие 240 спортсменов из Москвы и Подмосковья, которые разыграли 60 комплектов наград.</text:p>
      <text:p text:style-name="Text_20_body"><text:line-break/></text:p>
      <text:p text:style-name="Text_20_body">Адрес страницы: <text:a xlink:type="simple" xlink:href="http://uprava-kapotnya.mos.ru/presscenter/news/detail/10356880.html" office:name=""><text:span text:style-name="Definition">http://uprava-kapotnya.mos.ru/presscenter/news/detail/10356880.html</text:span></text:a></text:p>
      <text:p text:style-name="Text_20_body"><text:a xlink:type="simple" xlink:href="http://uprava-kapotnya.mos.ru" office:name=""><text:span text:style-name="Definition">Управа района Капотня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2-01T05:24:23Z</meta:creation-date>
    <dc:date>2024-02-01T05:24:23Z</dc:date>
  </office:meta>
</office:document-meta>
</file>