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диацентр-в-капотне-запустил-краеведческий-опрос-для-жителей"/>Медиацентр в Капотне запустил краеведческий опрос для жителей<text:bookmark-end text:name="медиацентр-в-капотне-запустил-краеведческий-опрос-для-жителей"/></text:h>
      <text:p text:style-name="First_20_paragraph">26.10.2021</text:p>
      <text:p text:style-name="Text_20_body"><text:line-break/><text:span text:style-name="T1">Сотрудники библиотеки №134 пригласили жителей Капотни принять участие в опросе «Краеведческие знания в современном мире».</text:span></text:p>
      <text:p text:style-name="Text_20_body">- Чтобы наша работа стала еще интереснее и разнообразнее, необходимо знать мнение посетителей нашего медиацентра. Мы предложили им ответить на несколько вопросов, посвященных краеведению, в том числе истории Капотни, - рассказали в медиацентре.</text:p>
      <text:p text:style-name="Text_20_body">Краеведение - это изучение природы, населения, хозяйства, истории и культуры какой-либо части страны, района, населенного пункта. Библиотека является краеведческим центром ЦБС ЮВАО. Она собирает, хранит и предоставляет информацию о Москве и районе Капотня. В библиотеке постоянно пополняется и обновляется краеведческая выставка, проводятся мероприятия краеведческой направленности.</text:p>
      <text:p text:style-name="Text_20_body">Пройти опрос можно по ссылке, <text:a xlink:type="simple" xlink:href="https://onlinetestpad.com/oqkxjq3lp3ucs" office:name=""><text:span text:style-name="Definition">заполнив электронную форму</text:span></text:a>. Результаты опроса подведут сотрудники библиотеки №134 на днях.</text:p>
      <text:p text:style-name="Text_20_body"><text:line-break/></text:p>
      <text:p text:style-name="Text_20_body">Адрес страницы: <text:a xlink:type="simple" xlink:href="http://uprava-kapotnya.mos.ru/presscenter/news/detail/10353333.html" office:name=""><text:span text:style-name="Definition">http://uprava-kapotnya.mos.ru/presscenter/news/detail/10353333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04:29:49Z</meta:creation-date>
    <dc:date>2025-01-09T04:29:49Z</dc:date>
  </office:meta>
</office:document-meta>
</file>