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к-капотня-прошел-районный-конкурс-бабушка-года-2021"/>В ДК «Капотня» прошел районный конкурс «Бабушка года – 2021»<text:bookmark-end text:name="в-дк-капотня-прошел-районный-конкурс-бабушка-года-2021"/></text:h>
      <text:p text:style-name="First_20_paragraph">26.10.2021</text:p>
      <text:p text:style-name="Text_20_body"><text:line-break/><text:span text:style-name="T1">Сотрудники дворца культуры Капотня организовали для участниц проекта «Активное долголетие» конкурс «Бабушка года – 2021». Он завершился на прошлой неделе на сцене дворца. Победительницей конкурса стала москвичка серебряного возраста Елена Давыдова.</text:span></text:p>
      <text:p text:style-name="Text_20_body">За звание «Бабушка года – 2021» на сцене ДК «Капотня» боролись шесть конкурсанток. Подготовить номера к гала-концерту им помогли сотрудники дворца культуры. Победные баллы 68-летней участнице Елене Давыдовой принесли танцевальный номер, выступление в стихотворном конкурсе и знание советских музыкальных хитов.</text:p>
      <text:p text:style-name="Text_20_body">— Жюри особенно поразило знание Еленой Давыдовой хитов советской эпохи, все песни она отгадывала с первых нот, намного опережая других участниц. Елена Борисовна — нежная, хрупкая, очень интеллигентная женщина, которая впервые в своей жизни выступала на сцене и до конца не верила в победу, — рассказала организатор мероприятия Ирина Щаднова. Она также отметила, что «лучшая бабушка» регулярно посещает занятия творческих секций во дворце.</text:p>
      <text:p text:style-name="Text_20_body">Елена Давыдова ведет активный образ жизни, среди ее увлечений - йога и танцы. У москвички есть любящий муж, сын, две внучки и правнук. Елена Давыдова трудилась всю жизнь в строительной сфере, а творческие таланты смогла в себе раскрыть после записи в секции проекта «Активного долголетия».</text:p>
      <text:p text:style-name="Text_20_body"><text:line-break/></text:p>
      <text:p text:style-name="Text_20_body">Адрес страницы: <text:a xlink:type="simple" xlink:href="http://uprava-kapotnya.mos.ru/presscenter/news/detail/10353304.html" office:name=""><text:span text:style-name="Definition">http://uprava-kapotnya.mos.ru/presscenter/news/detail/10353304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2T07:13:50Z</meta:creation-date>
    <dc:date>2024-06-02T07:13:50Z</dc:date>
  </office:meta>
</office:document-meta>
</file>