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ковский-экспортный-центр-рассказал-о-расширении-поддержки-для-компаний-москвы"/>Московский экспортный центр рассказал о расширении поддержки для компаний Москвы<text:bookmark-end text:name="московский-экспортный-центр-рассказал-о-расширении-поддержки-для-компаний-москвы"/></text:h>
      <text:p text:style-name="First_20_paragraph">25.10.2021</text:p>
      <text:p text:style-name="Text_20_body"><text:line-break/></text:p>
      <text:p text:style-name="Text_20_body"><text:span text:style-name="T1">Программа поддержки компаний, ориентированных на экспорт, будет расширена. Благодаря этому столичные предприниматели смогут бесплатно запускать продажи на онлайн-площадках ExportHub и Tradekey. Как сообщается, Московский экспортный центр возьмет на себя финансовую составляющую размещения и продвижения товаров, также специалисты центра окажут бизнесменам консультационную поддержку.</text:span></text:p>
      <text:p text:style-name="Text_20_body">«Заключение экспортного контракта гарантировано предпринимателям Москвы условиями участия в программе. Общее число таких маркетплейсов в программе МЭЦ с учетом вновь добавленных достигло 11», — подчеркнул глава Департамента предпринимательства и инновационного развития Москвы Алексей Фурсин.<text:line-break/></text:p>
      <text:p text:style-name="Text_20_body">Exporthub — международная В2В платформа, на которой продавцы могут размещать неограниченное количество позиций в самых разных отраслях: оборудование, комплектующие для морского, автомобильного и железнодорожного транспорта, продукты питания, средства личной гигиены и другие категории товаров.<text:line-break/></text:p>
      <text:p text:style-name="Text_20_body">Tradekey — популярная B2B площадка, которая входит в ТОП-100 лидирующих и перспективных технологических компаний по версии Forbes. На этой платформе можно продавать одежду и аксессуары, средства для ухода, косметику, электронику, продукцию для медицинского обслуживания, сельского хозяйства, строительной деятельности, а также машиностроения, химической промышленности и металлургии.<text:line-break/></text:p>
      <text:p text:style-name="Text_20_body">Напомним, МЭЦ поддерживает размещение продукции и услуг столичных экспортеров более чем на 70 онлайн-платформах. Их полный список и условия подачи заявки опубликованы на сайте Московского экспортного центра.</text:p>
      <text:p text:style-name="Text_20_body"><text:line-break/></text:p>
      <text:p text:style-name="Text_20_body">Адрес страницы: <text:a xlink:type="simple" xlink:href="http://uprava-kapotnya.mos.ru/presscenter/news/detail/10351360.html" office:name=""><text:span text:style-name="Definition">http://uprava-kapotnya.mos.ru/presscenter/news/detail/10351360.html</text:span></text:a></text:p>
      <text:p text:style-name="Text_20_body"><text:a xlink:type="simple" xlink:href="http://uprava-kapotnya.mos.ru" office:name=""><text:span text:style-name="Definition">Управа района Капотня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15T07:29:22Z</meta:creation-date>
    <dc:date>2024-08-15T07:29:22Z</dc:date>
  </office:meta>
</office:document-meta>
</file>