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рупным-работодателям-москвы-предложат-льготное-кредитование"/>Крупным работодателям Москвы предложат льготное кредитование<text:bookmark-end text:name="крупным-работодателям-москвы-предложат-льготное-кредитование"/></text:h>
      <text:p text:style-name="First_20_paragraph">25.10.2021</text:p>
      <text:p text:style-name="Text_20_body"><text:line-break/><text:span text:style-name="T1">Программу льготного кредитования для крупных работодателей решили запустить в Москве. Коснется она тех, кто больше всего пострадал от пандемии и связанных с ней издержек. Положения программы уже утверждены властями. Выгодные условия предложат предприятиям из сфер культуры, общественного питания, бытовых услуг, досуга и развлечений, организации мероприятий, физкультурно-оздоровительной деятельности и спорта.</text:span></text:p>
      <text:p text:style-name="Text_20_body">«С помощью новой программы мы рассчитываем поддержать крупных московских работодателей и налогоплательщиков, которые представляют наиболее пострадавшие отрасли экономики. Город будет субсидировать кредитные ставки для компаний с численностью сотрудников более 250 человек и годовой выручкой до двух миллиардов рублей»<text:span text:style-name="T2">, —</text:span> прокомментировала Наталья Сергунина, заместитель мэра Москвы.</text:p>
      <text:p text:style-name="Text_20_body">В рамках программы компаниям просубсидируют 4% годовой ставки по кредиту. Для предпринимателей ее размер не превысит 6% годовых. Срок субсидирования составляет 12 месяцев, а максимальная сумма займа - до 500 миллионов рублей.</text:p>
      <text:p text:style-name="Text_20_body">Первое соглашение о предоставлении кредитов по льготной ставке крупным работодателям Правительство Москвы подписало со Сбером. Количество банков-партнеров будет постепенно увеличиваться.</text:p>
      <text:p text:style-name="Text_20_body">Подробную информацию об условиях предоставления льготного кредита для крупных компаний в Сбере можно получить по телефону: +7 499 500-00-05, набрав добавочный номер 351-529.</text:p>
      <text:p text:style-name="Text_20_body">Напомним, что в городе уже действует <text:a xlink:type="simple" xlink:href="https://cashback.moscow.business/credit-org/" office:name=""><text:span text:style-name="Definition">программа</text:span></text:a> льготного кредитования для малого и среднего бизнеса действует. С мая 2020 года льготные кредиты по ней оформили 19,3 тысяч компаний.</text:p>
      <text:p text:style-name="Text_20_body"><text:line-break/></text:p>
      <text:p text:style-name="Text_20_body">Адрес страницы: <text:a xlink:type="simple" xlink:href="http://uprava-kapotnya.mos.ru/presscenter/news/detail/10349310.html" office:name=""><text:span text:style-name="Definition">http://uprava-kapotnya.mos.ru/presscenter/news/detail/10349310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4T16:47:53Z</meta:creation-date>
    <dc:date>2024-07-14T16:47:53Z</dc:date>
  </office:meta>
</office:document-meta>
</file>