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мии-двух-номинаций-европейского-этапа-world-travel-awards-уехали-в-москву"/>Премии двух номинаций европейского этапа World Travel Awards уехали в Москву<text:bookmark-end text:name="премии-двух-номинаций-европейского-этапа-world-travel-awards-уехали-в-москву"/></text:h>
      <text:p text:style-name="First_20_paragraph">22.10.2021</text:p>
      <text:p text:style-name="Text_20_body"><text:span text:style-name="T1">Успехи Москвы в туристической сфере снова были отмечены на мировом уровне. Наш город </text:span><text:a xlink:type="simple" xlink:href="https://www.mos.ru/mayor/themes/13299/6123050/" office:name=""><text:span text:style-name="Definition"><text:span text:style-name="T1">стал</text:span></text:span></text:a><text:span text:style-name="T1"> лауреатом европейского этапа премии World Travel Awards. Почетные награды столица получила сразу в двух номинациях: «Лучшее туристское направление. Город» и «Лучшая государственная городская туристская организация в Европе» (в этой номинации награду передадут Комитету по туризму города Москва).</text:span></text:p>
      <text:p text:style-name="Text_20_body">В общей сложности на европейском этапе в этом году российская столица была <text:a xlink:type="simple" xlink:href="https://www.worldtravelawards.com/vote" office:name=""><text:span text:style-name="Definition">представлена</text:span></text:a> в шести номинациях. Это также — «Лучшее направление фестивального и событийного туризма в Европе», «Лучшее туристское направление для изучения культурного наследия в Европе», «Лучшее направление в сфере делового туризма в Европе», «Лучшее направление для сити-брейка в Европе».</text:p>
      <text:p text:style-name="Text_20_body">А в общемировом этапе конкурса Москва представлена сразу в девяти номинациях. Голосование по ним еще идет и продолжится до 24 октября. В этом случае речь идет о категориях: «Лучшее направление в сфере делового туризма», «Лучшее направление для сити-брейка», «Лучшее туристское направление. Город», «Лучшая государственная городская туристская организация», «Лучшее культурное направление. Город», «Лучшее направление фестивального и событийного туризма», «Лучшее туристское направление для изучения исторического наследия 2021», «Лучшее направление в части качества городской жизни», «Лучшее направление для спортивного туризма».</text:p>
      <text:p text:style-name="Text_20_body">Напомним, международную премию World Travel Awards учредили в 1993 году. Ежегодно она вручается более чем в 80 номинациях самым привлекательным для путешественников городам, лучшим туроператорам, авиакомпаниям, курортам, отелям и другим представителям отрасли.</text:p>
      <text:p text:style-name="Text_20_body"><text:line-break/></text:p>
      <text:p text:style-name="Text_20_body">Адрес страницы: <text:a xlink:type="simple" xlink:href="http://uprava-kapotnya.mos.ru/presscenter/news/detail/10346901.html" office:name=""><text:span text:style-name="Definition">http://uprava-kapotnya.mos.ru/presscenter/news/detail/10346901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7T11:41:59Z</meta:creation-date>
    <dc:date>2024-07-27T11:41:59Z</dc:date>
  </office:meta>
</office:document-meta>
</file>