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аботчики-обновили-голосового-помощника-приложения-моя-москва"/>Разработчики обновили голосового помощника приложения «Моя Москва»<text:bookmark-end text:name="разработчики-обновили-голосового-помощника-приложения-моя-москва"/></text:h>
      <text:p text:style-name="First_20_paragraph">21.10.2021</text:p>
      <text:p text:style-name="Text_20_body"><text:line-break/><text:span text:style-name="T1">Цифровые приложения в столице становятся все более функциональными и удобными. Так, голосовой помощник приложения </text:span><text:a xlink:type="simple" xlink:href="https://www.mos.ru/mobile/" office:name=""><text:span text:style-name="Definition">«Моя Москва»</text:span></text:a><text:span text:style-name="T1"> благодаря доработкам специалистов овладел разговорными фразами, и теперь виртуальный ассистент может не только помочь сориентироваться в услугах, но и просто поддержать беседу на разные темы.</text:span></text:p>
      <text:p text:style-name="Text_20_body">«Мы настроены улучшать качество разговорных фраз голосового помощника в „Моей Москве“, чтобы пользователям было еще проще и интереснее с ним взаимодействовать. Мы рассчитываем, что разговорный формат поможет горожанам больше узнать о возможностях голосового помощника и услугах, которыми они могут воспользоваться», — рассказал Эдуард Лысенко, Министр Правительства Москвы, руководитель городского Департамента информационных технологий.</text:p>
      <text:p text:style-name="Text_20_body">Для того, чтобы начать разговор с виртуальным ассистентом, необходимо нажать на специальный значок и произнести свой вопрос. В качестве ответа на экране появятся запрошенные пользователем данные или окно для получения соответствующих услуг.</text:p>
      <text:p text:style-name="Text_20_body">В настоящее время виртуальный ассистент работает в тестовом режиме и доступен только 40 процентам пользователей. С его помощью горожане могут узнать домашние задания ребёнка, расписание уроков, график отключения горячей воды, сумму счёта за жилищно-коммунальные услуги, а также воспользоваться другими полезными сервисами.</text:p>
      <text:p text:style-name="Text_20_body">Например, в разделе «Мой дом» голосовой помощник позволяет ознакомиться со счетами за ЖКУ. Для этого пользователю приложения необходимо нажать на значок с изображением микрофона, расположенный в правом нижнем углу экрана, и произнести фразу «Покажи счета на оплату». При наличии одного или несколько неоплаченных счетов, ассистент отобразит в диалоге запрошенную информацию либо окно для получения услуги.</text:p>
      <text:p text:style-name="Text_20_body">Скачать приложение «Моя Москва» можно в App Store, Google Play и App Gallery.</text:p>
      <text:p text:style-name="Text_20_body"><text:line-break/></text:p>
      <text:p text:style-name="Text_20_body">Адрес страницы: <text:a xlink:type="simple" xlink:href="http://uprava-kapotnya.mos.ru/presscenter/news/detail/10341180.html" office:name=""><text:span text:style-name="Definition">http://uprava-kapotnya.mos.ru/presscenter/news/detail/1034118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21:25:57Z</meta:creation-date>
    <dc:date>2024-09-04T21:25:57Z</dc:date>
  </office:meta>
</office:document-meta>
</file>