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дворца-культуры-открыли-прием-заявок-на-конкурс-мисс-и-мистер-капотня-2021"/>Сотрудники дворца культуры открыли прием заявок на конкурс «Мисс и Мистер Капотня 2021»<text:bookmark-end text:name="сотрудники-дворца-культуры-открыли-прием-заявок-на-конкурс-мисс-и-мистер-капотня-2021"/></text:h>
      <text:p text:style-name="First_20_paragraph">14.10.2021</text:p>
      <text:p text:style-name="Text_20_body"><text:span text:style-name="T1">Во дворце культуры «Капотня» пройдет конкурсно-развлекательная программа для молодежи района. Среди молодых людей в возрасте от 15 до 25 лет выберут лучшего мистера и лучшую мисс. Наибольшее число баллов наберут самые творчески одаренные участники.</text:span></text:p>
      <text:p text:style-name="Text_20_body">— Заявки на конкурс «Мисс и Мистер Капотня 2021» принимаются организаторами с 11 октября. Их прием продлится до конца этого месяца, а в ноябре участников ждут очные испытания. Имена победителей объявят на концерте 19 ноября, — сообщили во дворце культуры.</text:p>
      <text:p text:style-name="Text_20_body">Участникам предложили сделать приветствие по теме: «Я и мой мир: вчера, сегодня, завтра». За три минуты они должны рассказать о себе и наиболее ярко представить свою личность, увлечения и интересы для зрителей. Заявки принимают <text:a xlink:type="simple" xlink:href="https://dkkapotnya.ru/miss_mister" office:name=""><text:span text:style-name="Definition">на</text:span></text:a> <text:a xlink:type="simple" xlink:href="https://dkkapotnya.ru/miss_mister" office:name=""><text:span text:style-name="Definition"/></text:a> <text:a xlink:type="simple" xlink:href="https://dkkapotnya.ru/miss_mister" office:name=""><text:span text:style-name="Definition">сайте</text:span></text:a> <text:a xlink:type="simple" xlink:href="https://dkkapotnya.ru/miss_mister" office:name=""><text:span text:style-name="Definition"/></text:a> <text:a xlink:type="simple" xlink:href="https://dkkapotnya.ru/miss_mister" office:name=""><text:span text:style-name="Definition">ДК</text:span></text:a> <text:a xlink:type="simple" xlink:href="https://dkkapotnya.ru/miss_mister" office:name=""><text:span text:style-name="Definition">«</text:span></text:a><text:a xlink:type="simple" xlink:href="https://dkkapotnya.ru/miss_mister" office:name=""><text:span text:style-name="Definition">Капотня</text:span></text:a><text:a xlink:type="simple" xlink:href="https://dkkapotnya.ru/miss_mister" office:name=""><text:span text:style-name="Definition">»</text:span></text:a>, участникам нужно заполнить специальную форму.</text:p>
      <text:p text:style-name="Text_20_body">Конкурс будет также включать в себя вокальное и танцевальное испытания и выход-дефиле в бальных нарядах. Участники могут максимально набрать 20 баллов. Пробные репетиции и генеральный просмотр перед гала-концертом пройдут в театральном зале ДК «Капотня» в ноябре.</text:p>
      <text:p text:style-name="Text_20_body"><text:line-break/></text:p>
      <text:p text:style-name="Text_20_body">Адрес страницы: <text:a xlink:type="simple" xlink:href="http://uprava-kapotnya.mos.ru/presscenter/news/detail/10324922.html" office:name=""><text:span text:style-name="Definition">http://uprava-kapotnya.mos.ru/presscenter/news/detail/10324922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20T08:31:23Z</meta:creation-date>
    <dc:date>2024-03-20T08:31:23Z</dc:date>
  </office:meta>
</office:document-meta>
</file>