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района-капотня-пригласили-на-встречу-с-краеведом"/>Жителей района Капотня пригласили на встречу с краеведом<text:bookmark-end text:name="жителей-района-капотня-пригласили-на-встречу-с-краеведом"/></text:h>
      <text:p text:style-name="First_20_paragraph">13.10.2021</text:p>
      <text:p text:style-name="Text_20_body"><text:span text:style-name="T1">Медиацентр района Капотня запланировал 14 октября провести встречу с историком-краеведом Александром Череминым. Ученый расскажет о малоизвестных фактах из истории Капотни. Организаторы сообщили, что мероприятие под названием «Родные просторы» пройдет для гостей бесплатно.</text:span></text:p>
      <text:p text:style-name="Text_20_body">— Профессор истории Александр Черемин постоянно оказывает помощь в проведении мероприятий нашей библиотеке. Для очередной краеведческой встречи с жителями района он приготовил интересную виртуальную экскурсию по малознакомым местам Капотни и Москвы, — рассказали сотрудники библиотеки №134.</text:p>
      <text:p text:style-name="Text_20_body">По словам работников культурного учреждения, участников мероприятия также ознакомят с выставкой книг и иллюстраций на тему истории района Капотня. Они смогут увидеть экспонаты, представленные на выставке «Москва малознакомая». Сбор любителей-краеведов намечен на 13:00, 14 октября по адресу: 5-й квартал Капотни, дом 17. На мероприятие приглашают посетителей в возрасте от двенадцати лет и старше.</text:p>
      <text:p text:style-name="Text_20_body"><text:line-break/></text:p>
      <text:p text:style-name="Text_20_body">Адрес страницы: <text:a xlink:type="simple" xlink:href="http://uprava-kapotnya.mos.ru/presscenter/news/detail/10321144.html" office:name=""><text:span text:style-name="Definition">http://uprava-kapotnya.mos.ru/presscenter/news/detail/10321144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5T11:21:07Z</meta:creation-date>
    <dc:date>2024-05-15T11:21:07Z</dc:date>
  </office:meta>
</office:document-meta>
</file>