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вященная-району-капотня-выставка-откроется-в-музее-москвы-в-ноябре"/>Посвященная району Капотня выставка откроется в Музее Москвы в ноябре<text:bookmark-end text:name="посвященная-району-капотня-выставка-откроется-в-музее-москвы-в-ноябре"/></text:h>
      <text:p text:style-name="First_20_paragraph">13.10.2021</text:p>
      <text:p text:style-name="Text_20_body"><text:span text:style-name="T1">Новая выставка, посвященная району Капотня, откроет свои двери для посетителей в Музее Москвы 9 ноября. Ее лейтмотивом станет развитие Капотни, как «малого города» внутри Москвы. Об этом рассказала пресс-служба столичного музея.</text:span></text:p>
      <text:p text:style-name="Text_20_body">— Капотня — индустриальный район возле МКАД, который в последние годы все чаще привлекает внимание исследователей и горожан. Именно поэтому район стал следующим после Таганского в качестве объекта выставки, проходящей в рамках междисциплинарного проекта «Москва без окраин», — сообщили в пресс-службе культурного учреждения.</text:p>
      <text:p text:style-name="Text_20_body">Отмечается, что в экспозицию войдут архивные материалы о строительстве Капотни, воспоминания и предметы от местных жителей, а также фотографии района и посвященная его местам кинохроника. Материалы для выставки подготовили столичные художники и режиссеры-документалисты. Они представили на выставку произведения, выполненные в различных жанрах и разных техниках, в том числе видеозарисовки и саунд-инсталляции. Посвященная Капотне выставка будет работать в Музее Москвы до февраля 2022 года.</text:p>
      <text:p text:style-name="Text_20_body"><text:line-break/></text:p>
      <text:p text:style-name="Text_20_body">Адрес страницы: <text:a xlink:type="simple" xlink:href="http://uprava-kapotnya.mos.ru/presscenter/news/detail/10321128.html" office:name=""><text:span text:style-name="Definition">http://uprava-kapotnya.mos.ru/presscenter/news/detail/10321128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6T09:30:10Z</meta:creation-date>
    <dc:date>2024-06-06T09:30:10Z</dc:date>
  </office:meta>
</office:document-meta>
</file>