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астников-московского-долголетия-пригласили-на-спортивный-праздник-и-чаепитие-в-дк-капотня"/>Участников «Московского долголетия» пригласили на спортивный праздник и чаепитие в ДК «Капотня»<text:bookmark-end text:name="участников-московского-долголетия-пригласили-на-спортивный-праздник-и-чаепитие-в-дк-капотня"/></text:h>
      <text:p text:style-name="First_20_paragraph">29.09.2021</text:p>
      <text:p text:style-name="Text_20_body">Москвичей старшего возраста из Капотни приглашают в первый день октября на соревнование по бегу, музыкальный концерт и чаепитие. Об этом сообщили сотрудники дворца культуры «Капотня».</text:p>
      <text:p text:style-name="Text_20_body">— Три мероприятия для людей пенсионного возраста пройдут во дворце 1 октября. В спортивном зале в 12:00 состоится эстафета «Не стареть душой никогда», а в малом зале в 14:30 дадут концерт «От всей души с поклоном и любовью». Перед «долголетами» выступят участники местных творческих коллективов, — рассказали сотрудники дворца культуры.</text:p>
      <text:p text:style-name="Text_20_body">После концерта участники «Московского долголетия» смогут принять участие в чаепитии и разговоре по душам. Все мероприятия пройдут бесплатно в помещении дворца культуры по адресу: 2-й квартал Капотни, 20А.</text:p>
      <text:p text:style-name="Text_20_body"><text:line-break/></text:p>
      <text:p text:style-name="Text_20_body">Адрес страницы: <text:a xlink:type="simple" xlink:href="http://uprava-kapotnya.mos.ru/presscenter/news/detail/10284863.html" office:name=""><text:span text:style-name="Definition">http://uprava-kapotnya.mos.ru/presscenter/news/detail/10284863.html</text:span></text:a></text:p>
      <text:p text:style-name="Text_20_body"><text:a xlink:type="simple" xlink:href="http://uprava-kapotnya.mos.ru" office:name=""><text:span text:style-name="Definition">Управа района Капотня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1T05:29:58Z</meta:creation-date>
    <dc:date>2025-01-11T05:29:58Z</dc:date>
  </office:meta>
</office:document-meta>
</file>