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ые-знаки-очистили-от-вандальных-надписей-на-улице-капотня"/>Дорожные знаки очистили от вандальных надписей на улице Капотня<text:bookmark-end text:name="дорожные-знаки-очистили-от-вандальных-надписей-на-улице-капотня"/></text:h>
      <text:p text:style-name="First_20_paragraph">06.08.2021</text:p>
      <text:p text:style-name="Text_20_body">На улице Капотня водители столкнулись с ситуацией нечитаемых дорожных знаков – какие-то хулиганы нарисовали на них нечитаемую мазню, думая, что это граффити.</text:p>
      <text:p text:style-name="Text_20_body">«Автомобильные дороги ЮВАО» заметили проблему и в максимально сжатые сроки устранили ее.</text:p>
      <text:p text:style-name="Text_20_body">- Выполнены работы по удалению вандальных надписей, - отчитались сотрудники организации.</text:p>
      <text:p text:style-name="Text_20_body">Ранее возмущенный ситуацией житель Капотни обратился в соответствующую организацию для решения проблемы.</text:p>
      <text:p text:style-name="Text_20_body">Напоминаем, что по вопросам ЖКХ и другим вопросам вы можете обратиться в ведомства.</text:p>
      <text:p text:style-name="Text_20_body"><text:line-break/></text:p>
      <text:p text:style-name="Text_20_body">Адрес страницы: <text:a xlink:type="simple" xlink:href="http://uprava-kapotnya.mos.ru/presscenter/news/detail/10161032.html" office:name=""><text:span text:style-name="Definition">http://uprava-kapotnya.mos.ru/presscenter/news/detail/10161032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9T01:20:47Z</meta:creation-date>
    <dc:date>2025-01-19T01:20:47Z</dc:date>
  </office:meta>
</office:document-meta>
</file>