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чат-бота-метро-александру-решили-интегрировать-в-другие-виды-транспорта"/>Чат-бота метро Александру решили интегрировать в другие виды транспорта<text:bookmark-end text:name="чат-бота-метро-александру-решили-интегрировать-в-другие-виды-транспорта"/></text:h>
      <text:p text:style-name="First_20_paragraph">13.07.2021</text:p>
      <text:p text:style-name="Text_20_body">Для жителей и гостей столицы на сайте Московского метрополитена, а также в приложении «Метро Москвы», работает чат-бот Александра, который может подсказать график работы метро, МЦК и МЦД. Об этом напомнили в столичном Департаменте транспорта развития дорожно-транспортной инфраструктуры.</text:p>
      <text:p text:style-name="Text_20_body">По словам представителей ведомства, власти Москвы планируют внедрить виртуального помощника и в другие виды городского транспорта.</text:p>
      <text:p text:style-name="Text_20_body">«Хорошие новости – мы приняли решение о масштабировании чат-бота на все виды транспорта. Делать это будем постепенно – сначала нужно научить Александру разбираться в нюансах работы городского транспорта», — сообщили в департаменте.</text:p>
      <text:p text:style-name="Text_20_body">После апгрейда чат-бот интегрируется с информационными системами наземного общественного транспорта, железной дороги, аэроэкспресса, а также ведомств, отвечающих за организацию дорожного движения. Также Александра сможет прогнозировать прибытие и расписание наземного транспорта, междугородних автобусов, электричек и аэроэкспрессов. Виртуальный консультант покажет карту парковок, расскажет об эвакуации машины и штрафах, неработающих светофорах.</text:p>
      <text:p text:style-name="Text_20_body">Ранее заммэра Москвы, глава городского Департамента транспорта и развития дорожно-транспортной инфраструктуры Максим Ликсутов отметил, что с момента запуска в конце 2020 года чат-бот показал отличные результаты по быстрым и качественным ответам на вопросы пассажиров подземки. Виртуальный помощник ответил уже на более 260 тысяч вопросов горожан. Самые частые — про «Тройку» и её пополнение, закрытые станции, о построении маршрута и потерянных вещах.</text:p>
      <text:p text:style-name="Text_20_body"><text:line-break/></text:p>
      <text:p text:style-name="Text_20_body">Адрес страницы: <text:a xlink:type="simple" xlink:href="http://uprava-kapotnya.mos.ru/presscenter/news/detail/10103211.html" office:name=""><text:span text:style-name="Definition">http://uprava-kapotnya.mos.ru/presscenter/news/detail/10103211.html</text:span></text:a></text:p>
      <text:p text:style-name="Text_20_body"><text:a xlink:type="simple" xlink:href="http://uprava-kapotnya.mos.ru" office:name=""><text:span text:style-name="Definition">Управа района Капотня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1-16T06:12:54Z</meta:creation-date>
    <dc:date>2025-01-16T06:12:54Z</dc:date>
  </office:meta>
</office:document-meta>
</file>