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шрут-автобуса-541-изменен"/>Маршрут автобуса №541 изменен<text:bookmark-end text:name="маршрут-автобуса-541-изменен"/></text:h>
      <text:p text:style-name="First_20_paragraph">30.06.2021</text:p>
      <text:p text:style-name="Text_20_body"><text:line-break/><text:span text:style-name="T1">Автобус 541 после метро «Марьино» вместо автовокзала «Южные Ворота» поедет до Донецкой улицы через Новочеркасский бульвар. Сообщение об этом опубликовано в телеграм-канале департамента транспорта.</text:span><text:line-break/>«Изменение маршрута улучшит внутрирайонные связи, в том числе с Новочеркасского бульвара к торговому комплексу на Люблинской улице», — уточнили специалисты.<text:line-break/>Для проезда между метро «Марьино» и автовокзалом «Южные ворота» рекомендовано пользоваться обновлённым маршрутом № 619.</text:p>
      <text:p text:style-name="Text_20_body"><text:line-break/></text:p>
      <text:p text:style-name="Text_20_body">Адрес страницы: <text:a xlink:type="simple" xlink:href="http://uprava-kapotnya.mos.ru/presscenter/news/detail/10071358.html" office:name=""><text:span text:style-name="Definition">http://uprava-kapotnya.mos.ru/presscenter/news/detail/10071358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0T20:47:04Z</meta:creation-date>
    <dc:date>2023-10-20T20:47:04Z</dc:date>
  </office:meta>
</office:document-meta>
</file>