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кновение-двух-автомобилей-произошло-на-улице-верхние-поля"/>Столкновение двух автомобилей произошло на улице Верхние Поля<text:bookmark-end text:name="столкновение-двух-автомобилей-произошло-на-улице-верхние-поля"/></text:h>
      <text:p text:style-name="First_20_paragraph">22.06.2021</text:p>
      <text:p text:style-name="Text_20_body"><text:line-break/></text:p>
      <text:p text:style-name="Text_20_body">На улице Верхние Поля произошло дорожно-транспортное происшествие с участием автомобиля каршеринга и «Газели». Жители Капотни, ставшие свидетелями столкновения, выложили фотографию в популярном паблике «ДТП и ЧП Москва и МО онлайн».</text:p>
      <text:p text:style-name="Text_20_body"><text:line-break/></text:p>
      <text:p text:style-name="Text_20_body">В своих комментариях пользователи пришли к выводу, что в столкновении, скорее всего, виноват водитель каршеринга, который должен был пропустить фургон, двигавшийся справа от него и пытавшийся совершить разворот.</text:p>
      <text:p text:style-name="Text_20_body"><text:line-break/></text:p>
      <text:p text:style-name="Text_20_body">Однако и в адрес водителя «Газели» прозвучали замечания, что при совершении разворота он не убедился в безопасности такого маневра. Тем более, что делимобиль двигался, скорее всего, с большой скоростью. Ставший поперек пути фургон стал для него полной неожиданностью.</text:p>
      <text:p text:style-name="Text_20_body"><text:line-break/></text:p>
      <text:p text:style-name="Text_20_body">Все обстоятельства аварии, как и ее виновника предстоит установить сотрудникам ГИБДД.</text:p>
      <text:p text:style-name="Text_20_body"><text:line-break/></text:p>
      <text:p text:style-name="Text_20_body">Адрес страницы: <text:a xlink:type="simple" xlink:href="http://uprava-kapotnya.mos.ru/presscenter/news/detail/10048752.html" office:name=""><text:span text:style-name="Definition">http://uprava-kapotnya.mos.ru/presscenter/news/detail/10048752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6T09:21:11Z</meta:creation-date>
    <dc:date>2024-06-06T09:21:11Z</dc:date>
  </office:meta>
</office:document-meta>
</file>