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исание-движения-автобуса-54-в-капотне-изменится"/>Расписание движения автобуса №54 в Капотне изменится<text:bookmark-end text:name="расписание-движения-автобуса-54-в-капотне-изменится"/></text:h>
      <text:p text:style-name="First_20_paragraph">21.06.2021</text:p>
      <text:p text:style-name="Text_20_body"><text:line-break/></text:p>
      <text:p text:style-name="Text_20_body">Один из самых протяженных маршрутов на юго-востоке столицы автобус №54, следующий от 1-го Капотнинского проезда до станции метро «Люблино», а затем через станцию МЦД-2 «Кубанская» к метро «Текстильщики» не будет менять свою трассировку, но станет ходить чаще. Сообщение об этом опубликовано на сайте департамента транспорта столицы.</text:p>
      <text:p text:style-name="Text_20_body"><text:line-break/></text:p>
      <text:p text:style-name="Text_20_body">«Трасса маршрута №54 меняться не будет. Однако с 24 июня 2021 года автобусы №54 будут ходить чаще. В часы пиковой нагрузки они будут следовать по маршруту каждые полчаса», - уточняется в сообщении</text:p>
      <text:p text:style-name="Text_20_body"><text:line-break/></text:p>
      <text:p text:style-name="Text_20_body">Напомним, департамент транспорта продолжает разработку маршрутной сети на юго-востоке столицы. Немало изменений вносятся по предложениям жителей. Свой отзыв по изменению маршрутов можно отправить через форму обратной связи: https://transport.mos.ru/transport/marshruty/new_route#map2</text:p>
      <text:p text:style-name="Text_20_body"><text:line-break/></text:p>
      <text:p text:style-name="Text_20_body">Адрес страницы: <text:a xlink:type="simple" xlink:href="http://uprava-kapotnya.mos.ru/presscenter/news/detail/10044449.html" office:name=""><text:span text:style-name="Definition">http://uprava-kapotnya.mos.ru/presscenter/news/detail/10044449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9T04:42:33Z</meta:creation-date>
    <dc:date>2024-03-29T04:42:33Z</dc:date>
  </office:meta>
</office:document-meta>
</file>