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ижение-на-улице-капотня-будет-ограничено-до-29-августа"/>Движение на улице Капотня будет ограничено до 29 августа<text:bookmark-end text:name="движение-на-улице-капотня-будет-ограничено-до-29-августа"/></text:h>
      <text:p text:style-name="First_20_paragraph">18.06.2021</text:p>
      <text:p text:style-name="Text_20_body"><text:line-break/></text:p>
      <text:p text:style-name="Text_20_body">Ограничено движение на пересечении улицы Капотня и Московской кольцевой автодороги. Об этом сообщили в пресс-службе столичного департамента транспорта и развития дорожно-транспортной инфраструктуры.</text:p>
      <text:p text:style-name="Text_20_body"><text:line-break/></text:p>
      <text:p text:style-name="Text_20_body">«До 29 августа в связи с проведением дорожных работ вводятся ограничения на проезд по одной полосе на улице Капотне в районе пересечения с МКАД. Ограничения будут вводиться поэтапно при движении в каждом направлении», — отмечается в сообщении транспортного ведомства.</text:p>
      <text:p text:style-name="Text_20_body"><text:line-break/></text:p>
      <text:p text:style-name="Text_20_body">В связи с вводимыми ограничениями водителям рекомендуется планировать альтернативные варианты проезда.</text:p>
      <text:p text:style-name="Text_20_body"><text:line-break/></text:p>
      <text:p text:style-name="Text_20_body">Напомним, на пересечении улицы Капотня и МКАД планируется строительство современной развязки.</text:p>
      <text:p text:style-name="Text_20_body"><text:line-break/></text:p>
      <text:p text:style-name="Text_20_body">Адрес страницы: <text:a xlink:type="simple" xlink:href="http://uprava-kapotnya.mos.ru/presscenter/news/detail/10041646.html" office:name=""><text:span text:style-name="Definition">http://uprava-kapotnya.mos.ru/presscenter/news/detail/10041646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6T03:40:05Z</meta:creation-date>
    <dc:date>2024-09-16T03:40:05Z</dc:date>
  </office:meta>
</office:document-meta>
</file>